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ближайшие-несколько-лет-инвесторы-в-тинао-планируют-ввести-76-социальных-объектов"/>В ближайшие несколько лет инвесторы в ТиНАО планируют ввести 76 социальных объектов<text:bookmark-end text:name="в-ближайшие-несколько-лет-инвесторы-в-тинао-планируют-ввести-76-социальных-объектов"/></text:h>
      <text:p text:style-name="First_20_paragraph">10.02.2022</text:p>
      <text:h text:style-name="Heading_20_2" text:outline-level="2"><text:bookmark-start text:name="детский-сад-построенный-на-территории-жилого-комплекса-москвичка-рассчитан-на-225-мест.-площадь-2161-квадрат.-в-настоящее-время-ведется-работа-по-проверке-здания-на-предмет-готовности-к-безопасной-эксплуатации-и-к-приему-в-систему-департамента-образования-и-науки-города-москвы."/>Детский сад, построенный на территории жилого комплекса «Москвичка», рассчитан на 225 мест. Площадь — 2161 «квадрат». В настоящее время ведется работа по проверке здания на предмет готовности к безопасной эксплуатации и к приему в систему Департамента образования и науки города Москвы.<text:bookmark-end text:name="детский-сад-построенный-на-территории-жилого-комплекса-москвичка-рассчитан-на-225-мест.-площадь-2161-квадрат.-в-настоящее-время-ведется-работа-по-проверке-здания-на-предмет-готовности-к-безопасной-эксплуатации-и-к-приему-в-систему-департамента-образования-и-науки-города-москвы."/></text:h>
      <text:p text:style-name="First_20_paragraph">Первый этаж занимают детские группы в помещениях с теплым водяным полом, блок медицинских кабинетов, пищеблок, помещения для персонала. На втором этаже размещаются игровые комнаты, различные кружки, физкультурный и музыкальный залы, медицинский блок, методический кабинет. Обучение планируется по основной программе дошкольного образования.  </text:p>
      <text:p text:style-name="Text_20_body">В групповых комнатах установят игровые модули, детские домики и пуф-мешки, информационные стенды и магнитно-маркерные доски, столы, стулья и шкафчики. </text:p>
      <text:p text:style-name="Text_20_body">В музыкальном зале разместят электронное пианино. Здесь дети смогут выступать и показывать представления. Сцена, занавес с ламбрекенами, ширма для кукольного театра, большой экран для просмотра детских фильмов — по проекту музыкальный трансформируется в мини-актовый зал. Застройщик закупит мультимедийные проигрыватели, музыкальные центры, а также компьютеры для сотрудников. </text:p>
      <text:p text:style-name="Text_20_body">Детские тренажеры, беговые дорожки, сухой бассейн с шариками и горкой, тоннель, спортивный комплекс из мягких модулей, батуты, гимнастические маты и стенка — физкультурный зал детского сада оборудуют на высоком уровне. </text:p>
      <text:p text:style-name="Text_20_body">На территории детсада построены яркие детские игровые площадки с теневыми навесами. По проекту благоустройства здесь высажены 35 деревьев, 423 кустарника, устроен газон в 2900 «квадратов». Общая площадь озеленения — 3015 квадратных метров.  </text:p>
      <text:p text:style-name="Text_20_body">Авторы проекта создали все условия и для детей с ограниченными возможностями. Предусмотрены широкие пешеходные тротуары, их поверхность исключает скольжение, на дорожках устроены тактильные полосы. Организованы широкие дверные проемы, коридоры и холлы, лифты и лестницы с непрерывными поручнями, созданы пандусы.  </text:p>
      <text:p text:style-name="Text_20_body">Глава <text:a xlink:type="simple" xlink:href="http://mos.xn--rudrnt-qo0c/" office:name=""><text:span text:style-name="Definition">Департамента развития новых территорий Москвы</text:span></text:a> Владимир Жидкин сообщил, что открытие детского сада планируется уже в этом году. Он заметил, что его смогут посещать не только юные жители ЖК «Москвичка», но и всего района. </text:p>
      <text:p text:style-name="Text_20_body">Детский сад в ЖК «Москвичка» соответствует всем современным требованиям и стандартам, предъявляемым к проектированию, строительству и оснащению образовательных учреждений. Строители оборудовали залы для занятий, кружковые, методические кабинеты, кабинет медсестры с процедурной, раздевалку, буфет и кухню полного цикла. </text:p>
      <text:p text:style-name="Text_20_body">По словам Владимира Жидкина, всего с начала года в Новой Москве ввели несколько тысяч «квадратов» социальных и промышленных объектов.  </text:p>
      <text:p text:style-name="Text_20_body">Говоря о развитии социальной инфраструктуры <text:a xlink:type="simple" xlink:href="safari-reader://stroi.mos.ru/stroitelstvo-v-okrugah-raionah/stroitelstvo-v-tinao" office:name=""><text:span text:style-name="Definition">ТиНАО</text:span></text:a> в целом, руководитель Департамента развития новых территорий Москвы Владимир Жидкин сообщил, что сейчас инвесторы строят уже десятки соцобъектов и почти столько же проектируют. Все проекты разрабатываются индивидуально, они соответствуют требованиям безопасности, экологичности, безбарьерной среды. При вводе в эксплуатацию здания обеспечиваются оборудованием и мебелью. </text:p>
      <text:p text:style-name="Text_20_body">Мэр Москвы Сергей Собянин заключил, что в ближайшие несколько лет инвесторы в ТиНАО планируют ввести 76 социальных объектов.</text:p>
      <text:p text:style-name="Text_20_body"> </text:p>
      <text:p text:style-name="Text_20_body"><text:line-break/></text:p>
      <text:p text:style-name="Text_20_body">Адрес страницы: <text:a xlink:type="simple" xlink:href="http://rmr.mos.ru/presscenter/news/detail/10612877.html" office:name=""><text:span text:style-name="Definition">http://rmr.mos.ru/presscenter/news/detail/10612877.html</text:span></text:a></text:p>
      <text:p text:style-name="Text_20_body"><text:a xlink:type="simple" xlink:href="http://rmr.mos.ru" office:name=""><text:span text:style-name="Definition">ГКУ города Москвы «Развитие Московского регион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8T04:14:34Z</meta:creation-date>
    <dc:date>2023-05-28T04:14:34Z</dc:date>
  </office:meta>
</office:document-meta>
</file>